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72" office:value-type="string">
            <text:p>472</text:p>
          </table:table-cell>
          <table:table-cell office:string-value="1528" office:value-type="string">
            <text:p>152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984" office:value-type="string">
            <text:p>2984</text:p>
          </table:table-cell>
          <table:table-cell office:string-value="5016" office:value-type="string">
            <text:p>50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020" office:value-type="string">
            <text:p>1020</text:p>
          </table:table-cell>
          <table:table-cell office:string-value="3780" office:value-type="string">
            <text:p>37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0" office:value-type="string">
            <text:p>2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339" office:value-type="string">
            <text:p>2339</text:p>
          </table:table-cell>
          <table:table-cell office:string-value="16661" office:value-type="string">
            <text:p>166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367" office:value-type="string">
            <text:p>367</text:p>
          </table:table-cell>
          <table:table-cell office:string-value="10933" office:value-type="string">
            <text:p>109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9" office:value-type="string">
            <text:p>29</text:p>
          </table:table-cell>
          <table:table-cell office:string-value="2671" office:value-type="string">
            <text:p>26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15" office:value-type="string">
            <text:p>15</text:p>
          </table:table-cell>
          <table:table-cell office:string-value="1072" office:value-type="string">
            <text:p>10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85" office:value-type="string">
            <text:p>85</text:p>
          </table:table-cell>
          <table:table-cell office:string-value="555" office:value-type="string">
            <text:p>5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64" office:value-type="string">
            <text:p>64</text:p>
          </table:table-cell>
          <table:table-cell office:string-value="14536" office:value-type="string">
            <text:p>145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7" office:value-type="string">
            <text:p>247</text:p>
          </table:table-cell>
          <table:table-cell office:string-value="9753" office:value-type="string">
            <text:p>97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8" office:value-type="string">
            <text:p>8</text:p>
          </table:table-cell>
          <table:table-cell office:string-value="192" office:value-type="string">
            <text:p>1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5000" office:value-type="string">
            <text:p>5000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67" office:value-type="string">
            <text:p>267</text:p>
          </table:table-cell>
          <table:table-cell office:string-value="7733" office:value-type="string">
            <text:p>77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250" office:value-type="string">
            <text:p>43250</text:p>
          </table:table-cell>
          <table:table-cell office:string-value="110750" office:value-type="string">
            <text:p>1107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502" office:value-type="string">
            <text:p>3502</text:p>
          </table:table-cell>
          <table:table-cell office:string-value="27398" office:value-type="string">
            <text:p>273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73" office:value-type="string">
            <text:p>73</text:p>
          </table:table-cell>
          <table:table-cell office:string-value="867" office:value-type="string">
            <text:p>8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446" office:value-type="string">
            <text:p>1446</text:p>
          </table:table-cell>
          <table:table-cell office:string-value="31754" office:value-type="string">
            <text:p>317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31" office:value-type="string">
            <text:p>31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12" office:value-type="string">
            <text:p>12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252075" office:value-type="string">
            <text:p>252075</text:p>
          </table:table-cell>
          <table:table-cell office:string-value="172925" office:value-type="string">
            <text:p>1729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41" office:value-type="string">
            <text:p>41</text:p>
          </table:table-cell>
          <table:table-cell office:string-value="79" office:value-type="string">
            <text:p>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7612" office:value-type="string">
            <text:p>7612</text:p>
          </table:table-cell>
          <table:table-cell office:string-value="7388" office:value-type="string">
            <text:p>73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98906" office:value-type="string">
            <text:p>98906</text:p>
          </table:table-cell>
          <table:table-cell office:string-value="101094" office:value-type="string">
            <text:p>1010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9" office:value-type="string">
            <text:p>49</text:p>
          </table:table-cell>
          <table:table-cell office:string-value="451" office:value-type="string">
            <text:p>4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505" office:value-type="string">
            <text:p>2505</text:p>
          </table:table-cell>
          <table:table-cell office:string-value="77495" office:value-type="string">
            <text:p>774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700" office:value-type="string">
            <text:p>5700</text:p>
          </table:table-cell>
          <table:table-cell office:string-value="6300" office:value-type="string">
            <text:p>63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73" office:value-type="string">
            <text:p>73</text:p>
          </table:table-cell>
          <table:table-cell office:string-value="241" office:value-type="string">
            <text:p>2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82979" office:value-type="string">
            <text:p>82979</text:p>
          </table:table-cell>
          <table:table-cell office:string-value="117021" office:value-type="string">
            <text:p>11702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90" office:value-type="string">
            <text:p>90</text:p>
          </table:table-cell>
          <table:table-cell office:string-value="360" office:value-type="string">
            <text:p>3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29338" office:value-type="string">
            <text:p>29338</text:p>
          </table:table-cell>
          <table:table-cell office:string-value="78662" office:value-type="string">
            <text:p>786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24" office:value-type="string">
            <text:p>63724</text:p>
          </table:table-cell>
          <table:table-cell office:string-value="16276" office:value-type="string">
            <text:p>16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38601" office:value-type="string">
            <text:p>38601</text:p>
          </table:table-cell>
          <table:table-cell office:string-value="61399" office:value-type="string">
            <text:p>61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74" office:value-type="string">
            <text:p>74</text:p>
          </table:table-cell>
          <table:table-cell office:string-value="1226" office:value-type="string">
            <text:p>1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3168" office:value-type="string">
            <text:p>3168</text:p>
          </table:table-cell>
          <table:table-cell office:string-value="22832" office:value-type="string">
            <text:p>2283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35" office:value-type="string">
            <text:p>135</text:p>
          </table:table-cell>
          <table:table-cell office:string-value="1165" office:value-type="string">
            <text:p>1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89" office:value-type="string">
            <text:p>89</text:p>
          </table:table-cell>
          <table:table-cell office:string-value="211" office:value-type="string">
            <text:p>2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7258" office:value-type="string">
            <text:p>17258</text:p>
          </table:table-cell>
          <table:table-cell office:string-value="14742" office:value-type="string">
            <text:p>1474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7131" office:value-type="string">
            <text:p>7131</text:p>
          </table:table-cell>
          <table:table-cell office:string-value="12869" office:value-type="string">
            <text:p>12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90000" office:value-type="string">
            <text:p>90000</text:p>
          </table:table-cell>
          <table:table-cell office:string-value="135000" office:value-type="string">
            <text:p>13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19574" office:value-type="string">
            <text:p>19574</text:p>
          </table:table-cell>
          <table:table-cell office:string-value="41426" office:value-type="string">
            <text:p>414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696" office:value-type="string">
            <text:p>4696</text:p>
          </table:table-cell>
          <table:table-cell office:string-value="35304" office:value-type="string">
            <text:p>353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506" office:value-type="string">
            <text:p>1506</text:p>
          </table:table-cell>
          <table:table-cell office:string-value="298494" office:value-type="string">
            <text:p>29849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37366" office:value-type="string">
            <text:p>237366</text:p>
          </table:table-cell>
          <table:table-cell office:string-value="37634" office:value-type="string">
            <text:p>376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5" office:value-type="string">
            <text:p>35</text:p>
          </table:table-cell>
          <table:table-cell office:string-value="965" office:value-type="string">
            <text:p>9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101" office:value-type="string">
            <text:p>10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204" office:value-type="string">
            <text:p>1204</text:p>
          </table:table-cell>
          <table:table-cell office:string-value="4796" office:value-type="string">
            <text:p>47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18648" office:value-type="string">
            <text:p>118648</text:p>
          </table:table-cell>
          <table:table-cell office:string-value="18152" office:value-type="string">
            <text:p>1815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400" office:value-type="string">
            <text:p>4400</text:p>
          </table:table-cell>
          <table:table-cell office:string-value="5600" office:value-type="string">
            <text:p>5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4763" office:value-type="string">
            <text:p>14763</text:p>
          </table:table-cell>
          <table:table-cell office:string-value="7237" office:value-type="string">
            <text:p>723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6434" office:value-type="string">
            <text:p>66434</text:p>
          </table:table-cell>
          <table:table-cell office:string-value="33566" office:value-type="string">
            <text:p>3356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0061" office:value-type="string">
            <text:p>50061</text:p>
          </table:table-cell>
          <table:table-cell office:string-value="59939" office:value-type="string">
            <text:p>5993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3885" office:value-type="string">
            <text:p>3885</text:p>
          </table:table-cell>
          <table:table-cell office:string-value="51115" office:value-type="string">
            <text:p>511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25001" office:value-type="string">
            <text:p>25001</text:p>
          </table:table-cell>
          <table:table-cell office:string-value="68999" office:value-type="string">
            <text:p>68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5001" office:value-type="string">
            <text:p>5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9755" office:value-type="string">
            <text:p>49755</text:p>
          </table:table-cell>
          <table:table-cell office:string-value="130245" office:value-type="string">
            <text:p>1302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1" office:value-type="string">
            <text:p>15001</text:p>
          </table:table-cell>
          <table:table-cell office:string-value="144999" office:value-type="string">
            <text:p>14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097" office:value-type="string">
            <text:p>2097</text:p>
          </table:table-cell>
          <table:table-cell office:string-value="903" office:value-type="string">
            <text:p>90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29835" office:value-type="string">
            <text:p>29835</text:p>
          </table:table-cell>
          <table:table-cell office:string-value="61165" office:value-type="string">
            <text:p>6116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47638" office:value-type="string">
            <text:p>47638</text:p>
          </table:table-cell>
          <table:table-cell office:string-value="64762" office:value-type="string">
            <text:p>647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356" office:value-type="string">
            <text:p>3356</text:p>
          </table:table-cell>
          <table:table-cell office:string-value="5094" office:value-type="string">
            <text:p>50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902" office:value-type="string">
            <text:p>902</text:p>
          </table:table-cell>
          <table:table-cell office:string-value="10098" office:value-type="string">
            <text:p>100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6201" office:value-type="string">
            <text:p>16201</text:p>
          </table:table-cell>
          <table:table-cell office:string-value="47159" office:value-type="string">
            <text:p>47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98" office:value-type="string">
            <text:p>198</text:p>
          </table:table-cell>
          <table:table-cell office:string-value="1302" office:value-type="string">
            <text:p>13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950" office:value-type="string">
            <text:p>4950</text:p>
          </table:table-cell>
          <table:table-cell office:string-value="15050" office:value-type="string">
            <text:p>150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55648" office:value-type="string">
            <text:p>55648</text:p>
          </table:table-cell>
          <table:table-cell office:string-value="69352" office:value-type="string">
            <text:p>6935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65" office:value-type="string">
            <text:p>265</text:p>
          </table:table-cell>
          <table:table-cell office:string-value="735" office:value-type="string">
            <text:p>7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20001" office:value-type="string">
            <text:p>120001</text:p>
          </table:table-cell>
          <table:table-cell office:string-value="69999" office:value-type="string">
            <text:p>6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989" office:value-type="string">
            <text:p>989</text:p>
          </table:table-cell>
          <table:table-cell office:string-value="4011" office:value-type="string">
            <text:p>40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1" office:value-type="string">
            <text:p>20001</text:p>
          </table:table-cell>
          <table:table-cell office:string-value="179999" office:value-type="string">
            <text:p>17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86" office:value-type="string">
            <text:p>1386</text:p>
          </table:table-cell>
          <table:table-cell office:string-value="1614" office:value-type="string">
            <text:p>161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627" office:value-type="string">
            <text:p>1627</text:p>
          </table:table-cell>
          <table:table-cell office:string-value="1733" office:value-type="string">
            <text:p>1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37268" office:value-type="string">
            <text:p>37268</text:p>
          </table:table-cell>
          <table:table-cell office:string-value="137732" office:value-type="string">
            <text:p>13773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72485" office:value-type="string">
            <text:p>72485</text:p>
          </table:table-cell>
          <table:table-cell office:string-value="47515" office:value-type="string">
            <text:p>475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1600" office:value-type="string">
            <text:p>61600</text:p>
          </table:table-cell>
          <table:table-cell office:string-value="58400" office:value-type="string">
            <text:p>584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046" office:value-type="string">
            <text:p>1046</text:p>
          </table:table-cell>
          <table:table-cell office:string-value="2454" office:value-type="string">
            <text:p>24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46857" office:value-type="string">
            <text:p>46857</text:p>
          </table:table-cell>
          <table:table-cell office:string-value="53143" office:value-type="string">
            <text:p>5314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4" office:value-type="string">
            <text:p>1114</text:p>
          </table:table-cell>
          <table:table-cell office:string-value="586" office:value-type="string">
            <text:p>5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68" office:value-type="string">
            <text:p>68</text:p>
          </table:table-cell>
          <table:table-cell office:string-value="139932" office:value-type="string">
            <text:p>13993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6" office:value-type="string">
            <text:p>36</text:p>
          </table:table-cell>
          <table:table-cell office:string-value="1964" office:value-type="string">
            <text:p>19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35266" office:value-type="string">
            <text:p>35266</text:p>
          </table:table-cell>
          <table:table-cell office:string-value="49734" office:value-type="string">
            <text:p>497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20949" office:value-type="string">
            <text:p>20949</text:p>
          </table:table-cell>
          <table:table-cell office:string-value="379051" office:value-type="string">
            <text:p>37905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76901" office:value-type="string">
            <text:p>76901</text:p>
          </table:table-cell>
          <table:table-cell office:string-value="323099" office:value-type="string">
            <text:p>3230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90" office:value-type="string">
            <text:p>290</text:p>
          </table:table-cell>
          <table:table-cell office:string-value="703" office:value-type="string">
            <text:p>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750" office:value-type="string">
            <text:p>750</text:p>
          </table:table-cell>
          <table:table-cell office:string-value="79250" office:value-type="string">
            <text:p>792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1774" office:value-type="string">
            <text:p>1774</text:p>
          </table:table-cell>
          <table:table-cell office:string-value="1476" office:value-type="string">
            <text:p>14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6616" office:value-type="string">
            <text:p>26616</text:p>
          </table:table-cell>
          <table:table-cell office:string-value="63384" office:value-type="string">
            <text:p>6338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415" office:value-type="string">
            <text:p>3415</text:p>
          </table:table-cell>
          <table:table-cell office:string-value="36585" office:value-type="string">
            <text:p>3658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601" office:value-type="string">
            <text:p>2601</text:p>
          </table:table-cell>
          <table:table-cell office:string-value="7399" office:value-type="string">
            <text:p>7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67918" office:value-type="string">
            <text:p>167918</text:p>
          </table:table-cell>
          <table:table-cell office:string-value="376082" office:value-type="string">
            <text:p>3760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7183" office:value-type="string">
            <text:p>7183</text:p>
          </table:table-cell>
          <table:table-cell office:string-value="77917" office:value-type="string">
            <text:p>7791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238" office:value-type="string">
            <text:p>4238</text:p>
          </table:table-cell>
          <table:table-cell office:string-value="18562" office:value-type="string">
            <text:p>185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512" office:value-type="string">
            <text:p>512</text:p>
          </table:table-cell>
          <table:table-cell office:string-value="2788" office:value-type="string">
            <text:p>278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52" office:value-type="string">
            <text:p>34052</text:p>
          </table:table-cell>
          <table:table-cell office:string-value="40948" office:value-type="string">
            <text:p>4094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66278" office:value-type="string">
            <text:p>66278</text:p>
          </table:table-cell>
          <table:table-cell office:string-value="31722" office:value-type="string">
            <text:p>317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108571" office:value-type="string">
            <text:p>108571</text:p>
          </table:table-cell>
          <table:table-cell office:string-value="166429" office:value-type="string">
            <text:p>166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17" office:value-type="string">
            <text:p>3217</text:p>
          </table:table-cell>
          <table:table-cell office:string-value="34783" office:value-type="string">
            <text:p>347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275095" office:value-type="string">
            <text:p>275095</text:p>
          </table:table-cell>
          <table:table-cell office:string-value="79105" office:value-type="string">
            <text:p>791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4001" office:value-type="string">
            <text:p>44001</text:p>
          </table:table-cell>
          <table:table-cell office:string-value="155999" office:value-type="string">
            <text:p>155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38706" office:value-type="string">
            <text:p>38706</text:p>
          </table:table-cell>
          <table:table-cell office:string-value="276294" office:value-type="string">
            <text:p>2762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14792" office:value-type="string">
            <text:p>14792</text:p>
          </table:table-cell>
          <table:table-cell office:string-value="135208" office:value-type="string">
            <text:p>13520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266" office:value-type="string">
            <text:p>8266</text:p>
          </table:table-cell>
          <table:table-cell office:string-value="54895" office:value-type="string">
            <text:p>548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237" office:value-type="string">
            <text:p>1237</text:p>
          </table:table-cell>
          <table:table-cell office:string-value="19763" office:value-type="string">
            <text:p>197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02424" office:value-type="string">
            <text:p>402424</text:p>
          </table:table-cell>
          <table:table-cell office:string-value="697576" office:value-type="string">
            <text:p>6975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209617" office:value-type="string">
            <text:p>209617</text:p>
          </table:table-cell>
          <table:table-cell office:string-value="593383" office:value-type="string">
            <text:p>5933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2701" office:value-type="string">
            <text:p>2701</text:p>
          </table:table-cell>
          <table:table-cell office:string-value="12299" office:value-type="string">
            <text:p>12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27986" office:value-type="string">
            <text:p>1027986</text:p>
          </table:table-cell>
          <table:table-cell office:string-value="72014" office:value-type="string">
            <text:p>7201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" office:value-type="string">
            <text:p>1</text:p>
          </table:table-cell>
          <table:table-cell office:string-value="19999" office:value-type="string">
            <text:p>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5401" office:value-type="string">
            <text:p>5401</text:p>
          </table:table-cell>
          <table:table-cell office:string-value="26599" office:value-type="string">
            <text:p>26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4633" office:value-type="string">
            <text:p>4633</text:p>
          </table:table-cell>
          <table:table-cell office:string-value="7817" office:value-type="string">
            <text:p>781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525" office:value-type="string">
            <text:p>525</text:p>
          </table:table-cell>
          <table:table-cell office:string-value="15075" office:value-type="string">
            <text:p>150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632" office:value-type="string">
            <text:p>1632</text:p>
          </table:table-cell>
          <table:table-cell office:string-value="29905" office:value-type="string">
            <text:p>299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1440" office:value-type="string">
            <text:p>51440</text:p>
          </table:table-cell>
          <table:table-cell office:string-value="148560" office:value-type="string">
            <text:p>148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2186" office:value-type="string">
            <text:p>92186</text:p>
          </table:table-cell>
          <table:table-cell office:string-value="40506" office:value-type="string">
            <text:p>405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68221" office:value-type="string">
            <text:p>68221</text:p>
          </table:table-cell>
          <table:table-cell office:string-value="406779" office:value-type="string">
            <text:p>40677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1:43:41</meta:creation-date>
    <meta:editing-cycles>1</meta:editing-cycles>
    <dc:language>en</dc:language>
    <dc:creator>ZETHOU-WWEXT02P$</dc:creator>
    <dc:date>2026-08-14T01:43:42</dc:date>
    <meta:editing-duration>PT1.046S</meta:editing-duration>
  </office:meta>
</office:document-meta>
</file>