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194" office:value-type="string">
            <text:p>194</text:p>
          </table:table-cell>
          <table:table-cell office:string-value="74806" office:value-type="string">
            <text:p>7480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200" office:value-type="string">
            <text:p>1200</text:p>
          </table:table-cell>
          <table:table-cell office:string-value="68800" office:value-type="string">
            <text:p>6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" office:value-type="string">
            <text:p>1</text:p>
          </table:table-cell>
          <table:table-cell office:string-value="25999" office:value-type="string">
            <text:p>2599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23" office:value-type="string">
            <text:p>523</text:p>
          </table:table-cell>
          <table:table-cell office:string-value="49477" office:value-type="string">
            <text:p>4947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200" office:value-type="string">
            <text:p>1200</text:p>
          </table:table-cell>
          <table:table-cell office:string-value="78800" office:value-type="string">
            <text:p>7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8634" office:value-type="string">
            <text:p>18634</text:p>
          </table:table-cell>
          <table:table-cell office:string-value="63366" office:value-type="string">
            <text:p>6336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2" office:value-type="string">
            <text:p>122</text:p>
          </table:table-cell>
          <table:table-cell office:string-value="119878" office:value-type="string">
            <text:p>11987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7194" office:value-type="string">
            <text:p>17194</text:p>
          </table:table-cell>
          <table:table-cell office:string-value="82806" office:value-type="string">
            <text:p>8280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3487" office:value-type="string">
            <text:p>53487</text:p>
          </table:table-cell>
          <table:table-cell office:string-value="146513" office:value-type="string">
            <text:p>14651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41732" office:value-type="string">
            <text:p>41732</text:p>
          </table:table-cell>
          <table:table-cell office:string-value="108268" office:value-type="string">
            <text:p>10826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880" office:value-type="string">
            <text:p>9880</text:p>
          </table:table-cell>
          <table:table-cell office:string-value="30120" office:value-type="string">
            <text:p>3012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30:58</meta:creation-date>
    <meta:editing-cycles>1</meta:editing-cycles>
    <dc:language>en</dc:language>
    <dc:creator>ZETHOU-WWEXT04P$</dc:creator>
    <dc:date>2026-08-14T00:30:58</dc:date>
    <meta:editing-duration>PT0.092S</meta:editing-duration>
  </office:meta>
</office:document-meta>
</file>