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63318" office:value-type="string">
            <text:p>6331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2403" office:value-type="string">
            <text:p>112403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21478" office:value-type="string">
            <text:p>12147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30238" office:value-type="string">
            <text:p>53023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259529" office:value-type="string">
            <text:p>259529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01:26:02</meta:creation-date>
    <meta:editing-cycles>1</meta:editing-cycles>
    <dc:language>en</dc:language>
    <dc:creator>ZETHOU-WWEXT04P$</dc:creator>
    <dc:date>2026-08-14T01:26:02</dc:date>
    <meta:editing-duration>PT0.005S</meta:editing-duration>
  </office:meta>
</office:document-meta>
</file>