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End Date/Time" office:value-type="string">
            <text:p>Notice End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  <table:table-cell office:string-value="Response Date/Time" office:value-type="string">
            <text:p>Response Date/Time</text:p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13 2026  6:32PM" office:value-type="string">
            <text:p>Aug 13 2026 <text:s text:c="1"/>6:32PM</text:p>
          </table:table-cell>
          <table:table-cell office:string-value="Aug 14 2026  9:00AM" office:value-type="string">
            <text:p>Aug 14 2026 <text:s text:c="1"/>9:00AM</text:p>
          </table:table-cell>
          <table:table-cell office:string-value="Aug 15 2026  8:59AM" office:value-type="string">
            <text:p>Aug 15 2026 <text:s text:c="1"/>8:59AM</text:p>
          </table:table-cell>
          <table:table-cell office:string-value="119970" office:value-type="string">
            <text:p>119970</text:p>
          </table:table-cell>
          <table:table-cell office:string-value="TEXAS GAS TRANSMISSION" office:value-type="string">
            <text:p>TEXAS GAS TRANSMISSION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13 2026  3:05PM" office:value-type="string">
            <text:p>Aug 13 2026 <text:s text:c="1"/>3:05PM</text:p>
          </table:table-cell>
          <table:table-cell office:string-value="Aug 13 2026  9:00AM" office:value-type="string">
            <text:p>Aug 13 2026 <text:s text:c="1"/>9:00AM</text:p>
          </table:table-cell>
          <table:table-cell office:string-value="Aug 14 2026  8:59AM" office:value-type="string">
            <text:p>Aug 14 2026 <text:s text:c="1"/>8:59AM</text:p>
          </table:table-cell>
          <table:table-cell office:string-value="119966" office:value-type="string">
            <text:p>119966</text:p>
          </table:table-cell>
          <table:table-cell office:string-value="TEXAS GAS TRANSMISSION" office:value-type="string">
            <text:p>TEXAS GAS TRANSMISSION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12 2026  6:33PM" office:value-type="string">
            <text:p>Aug 12 2026 <text:s text:c="1"/>6:33PM</text:p>
          </table:table-cell>
          <table:table-cell office:string-value="Aug 13 2026  9:00AM" office:value-type="string">
            <text:p>Aug 13 2026 <text:s text:c="1"/>9:00AM</text:p>
          </table:table-cell>
          <table:table-cell office:string-value="Aug 14 2026  8:59AM" office:value-type="string">
            <text:p>Aug 14 2026 <text:s text:c="1"/>8:59AM</text:p>
          </table:table-cell>
          <table:table-cell office:string-value="119933" office:value-type="string">
            <text:p>119933</text:p>
          </table:table-cell>
          <table:table-cell office:string-value="TEXAS GAS TRANSMISSION" office:value-type="string">
            <text:p>TEXAS GAS TRANSMISSION</text:p>
          </table:table-cell>
          <table:table-cell office:string-value="" office:value-type="string">
            <text:p/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Jul 22 2026  8:36AM" office:value-type="string">
            <text:p>Jul 22 2026 <text:s text:c="1"/>8:36AM</text:p>
          </table:table-cell>
          <table:table-cell office:string-value="Jul 22 2026  8:34AM" office:value-type="string">
            <text:p>Jul 22 2026 <text:s text:c="1"/>8:34AM</text:p>
          </table:table-cell>
          <table:table-cell office:string-value="Dec 31 2999 12:00PM" office:value-type="string">
            <text:p>Dec 31 2999 12:00PM</text:p>
          </table:table-cell>
          <table:table-cell office:string-value="119466" office:value-type="string">
            <text:p>119466</text:p>
          </table:table-cell>
          <table:table-cell office:string-value="Contact List" office:value-type="string">
            <text:p>Contact List</text:p>
          </table:table-cell>
          <table:table-cell office:string-value="" office:value-type="string">
            <text:p/>
          </table:table-cell>
        </table:table-row>
        <table:table-row>
          <table:table-cell office:string-value="Waste Heat Recovery" office:value-type="string">
            <text:p>Waste Heat Recovery</text:p>
          </table:table-cell>
          <table:table-cell office:string-value="Feb 14 2023  9:28AM" office:value-type="string">
            <text:p>Feb 14 2023 <text:s text:c="1"/>9:28AM</text:p>
          </table:table-cell>
          <table:table-cell office:string-value="Feb 14 2023  9:26AM" office:value-type="string">
            <text:p>Feb 14 2023 <text:s text:c="1"/>9:26AM</text:p>
          </table:table-cell>
          <table:table-cell office:string-value="Until further notice" office:value-type="string">
            <text:p>Until further notice</text:p>
          </table:table-cell>
          <table:table-cell office:string-value="93376" office:value-type="string">
            <text:p>93376</text:p>
          </table:table-cell>
          <table:table-cell office:string-value="Waste Heat Recovery" office:value-type="string">
            <text:p>Waste Heat Recovery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Nov 28 2022  9:38AM" office:value-type="string">
            <text:p>Nov 28 2022 <text:s text:c="1"/>9:38AM</text:p>
          </table:table-cell>
          <table:table-cell office:string-value="Nov 28 2022  9:37AM" office:value-type="string">
            <text:p>Nov 28 2022 <text:s text:c="1"/>9:37AM</text:p>
          </table:table-cell>
          <table:table-cell office:string-value="Dec 31 2999 12:00PM" office:value-type="string">
            <text:p>Dec 31 2999 12:00PM</text:p>
          </table:table-cell>
          <table:table-cell office:string-value="91645" office:value-type="string">
            <text:p>91645</text:p>
          </table:table-cell>
          <table:table-cell office:string-value="Methane Charge" office:value-type="string">
            <text:p>Methane Charge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14T00:45:39</meta:creation-date>
    <meta:editing-cycles>1</meta:editing-cycles>
    <dc:language>en</dc:language>
    <dc:creator>ZETHOU-WWEXT04P$</dc:creator>
    <dc:date>2026-08-14T00:45:39</dc:date>
    <meta:editing-duration>PT0.007S</meta:editing-duration>
  </office:meta>
</office:document-meta>
</file>