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3037" office:value-type="string">
            <text:p>-73037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8022" office:value-type="string">
            <text:p>-108022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itt Dukes" office:value-type="string">
            <text:p>Witt Dukes</text:p>
          </table:table-cell>
          <table:table-cell office:string-value="251-445-1234" office:value-type="string">
            <text:p>251-445-1234</text:p>
          </table:table-cell>
          <table:table-cell office:string-value="witt.dukes@bp.com" office:value-type="string">
            <text:p>witt.dukes@bp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" office:value-type="string">
            <text:p>-43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" office:value-type="string">
            <text:p>3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69" office:value-type="string">
            <text:p>-769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6979" office:value-type="string">
            <text:p>56979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3875" office:value-type="string">
            <text:p>-13875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619" office:value-type="string">
            <text:p>-2619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ancy Coleman" office:value-type="string">
            <text:p>Nancy Coleman</text:p>
          </table:table-cell>
          <table:table-cell office:string-value="346-203-0303" office:value-type="string">
            <text:p>346-203-0303</text:p>
          </table:table-cell>
          <table:table-cell office:string-value="nancy.coleman@conocophillips.com" office:value-type="string">
            <text:p>nancy.coleman@conocophillip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5395" office:value-type="string">
            <text:p>-15395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elanie Holbrook" office:value-type="string">
            <text:p>Melanie Holbrook</text:p>
          </table:table-cell>
          <table:table-cell office:string-value="980-373-1810" office:value-type="string">
            <text:p>980-373-1810</text:p>
          </table:table-cell>
          <table:table-cell office:string-value="melanie.holbrook@duke-energy.com" office:value-type="string">
            <text:p>melanie.holbrook@duke-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2077" office:value-type="string">
            <text:p>-2077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8082" office:value-type="string">
            <text:p>-8082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889" office:value-type="string">
            <text:p>1889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857" office:value-type="string">
            <text:p>-6857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17257" office:value-type="string">
            <text:p>-117257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4819" office:value-type="string">
            <text:p>-4819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4836" office:value-type="string">
            <text:p>-34836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37151" office:value-type="string">
            <text:p>-37151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4907" office:value-type="string">
            <text:p>-144907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8963" office:value-type="string">
            <text:p>-28963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63" office:value-type="string">
            <text:p>-4363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5" office:value-type="string">
            <text:p>15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349" office:value-type="string">
            <text:p>-14349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15" office:value-type="string">
            <text:p>-12915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KEVIN ROBERTS" office:value-type="string">
            <text:p>KEVIN ROBERTS</text:p>
          </table:table-cell>
          <table:table-cell office:string-value="832-325-1831" office:value-type="string">
            <text:p>832-325-1831</text:p>
          </table:table-cell>
          <table:table-cell office:string-value="kevinr@interconnresources.com" office:value-type="string">
            <text:p>kevinr@interconnresource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61310" office:value-type="string">
            <text:p>161310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16061" office:value-type="string">
            <text:p>-216061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32" office:value-type="string">
            <text:p>532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5711" office:value-type="string">
            <text:p>-45711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40110" office:value-type="string">
            <text:p>40110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CHRIS TILLMAN" office:value-type="string">
            <text:p>CHRIS TILLMAN</text:p>
          </table:table-cell>
          <table:table-cell office:string-value="334-427-3383" office:value-type="string">
            <text:p>334-427-3383</text:p>
          </table:table-cell>
          <table:table-cell office:string-value="chris.tillman@powersouth.com" office:value-type="string">
            <text:p>chris.tillman@powersouth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2006" office:value-type="string">
            <text:p>32006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From Svc Requester" office:value-type="string">
            <text:p>Due From Svc Requester</text:p>
          </table:table-cell>
          <table:table-cell office:string-value="23" office:value-type="string">
            <text:p>23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" office:value-type="string">
            <text:p>-129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198" office:value-type="string">
            <text:p>-6198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534" office:value-type="string">
            <text:p>-534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808" office:value-type="string">
            <text:p>2808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71" office:value-type="string">
            <text:p>-171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5615" office:value-type="string">
            <text:p>25615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Kate Mysatyukow" office:value-type="string">
            <text:p>Kate Mysatyukow</text:p>
          </table:table-cell>
          <table:table-cell office:string-value="813-739-1426" office:value-type="string">
            <text:p>813-739-1426</text:p>
          </table:table-cell>
          <table:table-cell office:string-value="KMysatyukow@seminole-electric.com" office:value-type="string">
            <text:p>KMysatyukow@seminole-electri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77834" office:value-type="string">
            <text:p>-277834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Jordan Sallee" office:value-type="string">
            <text:p>Jordan Sallee</text:p>
          </table:table-cell>
          <table:table-cell office:string-value="713-767-5325" office:value-type="string">
            <text:p>713-767-5325</text:p>
          </table:table-cell>
          <table:table-cell office:string-value="jordan.sallee@shell.com" office:value-type="string">
            <text:p>jordan.sallee@shel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783" office:value-type="string">
            <text:p>-10783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031" office:value-type="string">
            <text:p>-14031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LAUREL Meyers" office:value-type="string">
            <text:p>LAUREL Meyers</text:p>
          </table:table-cell>
          <table:table-cell office:string-value="813-228-1263" office:value-type="string">
            <text:p>813-228-1263</text:p>
          </table:table-cell>
          <table:table-cell office:string-value="llmeyers@tecoenergy.com" office:value-type="string">
            <text:p>llmeyers@teco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488" office:value-type="string">
            <text:p>1488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60" office:value-type="string">
            <text:p>-60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89" office:value-type="string">
            <text:p>389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004" office:value-type="string">
            <text:p>-3004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Zachary Schneider" office:value-type="string">
            <text:p>Zachary Schneider</text:p>
          </table:table-cell>
          <table:table-cell office:string-value="763-543-4639" office:value-type="string">
            <text:p>763-543-4639</text:p>
          </table:table-cell>
          <table:table-cell office:string-value="zschneider@world-kinect.com" office:value-type="string">
            <text:p>zschneider@world-kinect.co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26:37</meta:creation-date>
    <meta:editing-cycles>1</meta:editing-cycles>
    <dc:language>en</dc:language>
    <dc:creator>ZETHOU-WWEXT01P$</dc:creator>
    <dc:date>2026-08-15T09:26:37</dc:date>
    <meta:editing-duration>PT0.040S</meta:editing-duration>
  </office:meta>
</office:document-meta>
</file>